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GH Guardian Headline" svg:font-family="'GH Guardian Headline', 'Guardian Egyptian Web', Georgia, serif"/>
    <style:font-face style:name="GuardianTextEgyptian" svg:font-family="GuardianTextEgyptian, 'Guardian Text Egyptian Web', Georgia, serif"/>
    <style:font-face style:name="Paprika" svg:font-family="Paprika, Arial, Tahoma, sans-serif"/>
    <style:font-face style:name="Vollkorn" svg:font-family="Vollkorn, cursive"/>
    <style:font-face style:name="inherit" svg:font-family="inherit"/>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Heading_20_1">
      <style:text-properties fo:font-variant="normal" fo:text-transform="none" style:font-name="GH Guardian Headline" fo:font-size="12pt" fo:font-style="normal" fo:font-weight="bold" style:font-size-asian="12pt" style:font-size-complex="12pt"/>
    </style:style>
    <style:style style:name="P2" style:family="paragraph" style:parent-style-name="Text_20_body">
      <style:text-properties fo:font-size="12pt" style:font-size-asian="12pt" style:font-size-complex="12pt"/>
    </style:style>
    <style:style style:name="P3" style:family="paragraph" style:parent-style-name="Text_20_body">
      <style:paragraph-properties fo:margin-left="0cm" fo:margin-right="0cm" fo:margin-top="0cm" fo:margin-bottom="0cm" fo:orphans="2" fo:widows="2" fo:text-indent="0cm" style:auto-text-indent="false" fo:padding="0cm" fo:border="none"/>
      <style:text-properties fo:font-variant="normal" fo:text-transform="none" style:font-name="GuardianTextEgyptian" fo:font-size="12pt" fo:font-style="normal" fo:font-weight="normal" style:font-size-asian="12pt" style:font-size-complex="12pt"/>
    </style:style>
    <style:style style:name="P4" style:family="paragraph" style:parent-style-name="Text_20_body">
      <style:paragraph-properties fo:margin-left="0cm" fo:margin-right="0cm" fo:margin-top="0cm" fo:margin-bottom="0cm" fo:orphans="2" fo:widows="2" fo:text-indent="0cm" style:auto-text-indent="false" fo:padding="0cm" fo:border="none"/>
    </style:style>
    <style:style style:name="P5" style:family="paragraph" style:parent-style-name="Standard">
      <style:paragraph-properties fo:margin-left="0cm" fo:margin-right="0cm" fo:margin-top="0cm" fo:margin-bottom="0cm" fo:orphans="2" fo:widows="2" fo:text-indent="0cm" style:auto-text-indent="false" fo:padding="0cm" fo:border="none"/>
    </style:style>
    <style:style style:name="P6" style:family="paragraph" style:parent-style-name="Standard">
      <style:paragraph-properties fo:margin-left="0cm" fo:margin-right="0cm" fo:margin-top="0cm" fo:margin-bottom="0cm" fo:orphans="2" fo:widows="2" fo:text-indent="0cm" style:auto-text-indent="false" fo:padding="0cm" fo:border="none"/>
      <style:text-properties fo:font-size="12pt" style:font-size-asian="12pt" style:font-size-complex="12pt"/>
    </style:style>
    <style:style style:name="P7" style:family="paragraph" style:parent-style-name="Text_20_body">
      <style:paragraph-properties fo:margin-left="0cm" fo:margin-right="0cm" fo:margin-top="0cm" fo:margin-bottom="0.397cm" fo:orphans="2" fo:widows="2" fo:text-indent="0cm" style:auto-text-indent="false" fo:padding="0cm" fo:border="none"/>
      <style:text-properties fo:font-variant="normal" fo:text-transform="none" fo:color="#323232" style:font-name="Vollkorn" fo:font-size="12pt" fo:letter-spacing="normal" fo:font-style="normal" fo:font-weight="normal" style:font-size-asian="12pt" style:font-size-complex="12pt"/>
    </style:style>
    <style:style style:name="P8" style:family="paragraph" style:parent-style-name="Text_20_body">
      <style:text-properties fo:font-variant="normal" fo:text-transform="none" fo:color="#000000" style:font-name="Paprika" fo:font-size="12pt" fo:letter-spacing="normal" fo:font-style="normal" fo:font-weight="bold" style:font-size-asian="12pt" style:font-weight-asian="bold" style:font-size-complex="12pt" style:font-weight-complex="bold"/>
    </style:style>
    <style:style style:name="T1" style:family="text">
      <style:text-properties fo:font-variant="normal" fo:text-transform="none" style:font-name="GuardianTextEgyptian" fo:font-style="normal" fo:font-weight="normal"/>
    </style:style>
    <style:style style:name="T2" style:family="text">
      <style:text-properties fo:font-variant="normal" fo:text-transform="none" fo:color="#c70000" style:text-line-through-style="none" style:font-name="GuardianTextEgyptian" fo:font-size="12pt" fo:letter-spacing="normal" fo:font-style="normal" style:text-underline-style="none" fo:font-weight="normal" style:text-blinking="false" style:font-size-asian="12pt" style:font-size-complex="12pt"/>
    </style:style>
    <style:style style:name="T3" style:family="text">
      <style:text-properties fo:font-variant="normal" fo:text-transform="none" fo:color="#121212" style:font-name="GuardianTextEgyptian" fo:font-size="12pt" fo:letter-spacing="normal" fo:font-style="normal" fo:font-weight="normal" style:font-size-asian="12pt" style:font-size-complex="12pt"/>
    </style:style>
    <style:style style:name="T4" style:family="text">
      <style:text-properties fo:font-variant="normal" fo:text-transform="none" fo:color="#323232" style:font-name="Vollkorn" fo:font-size="12pt" fo:letter-spacing="normal" fo:font-style="normal" fo:font-weight="normal" style:font-size-asian="12pt" style:font-size-complex="12pt"/>
    </style:style>
    <style:style style:name="T5" style:family="text">
      <style:text-properties fo:font-variant="normal" fo:text-transform="none" fo:color="#323232" style:font-name="inherit" fo:font-size="12pt" fo:letter-spacing="normal" fo:font-style="italic" fo:font-weight="normal" style:font-size-asian="12pt" style:font-size-complex="12pt"/>
    </style:style>
    <style:style style:name="T6" style:family="text">
      <style:text-properties fo:font-variant="normal" fo:text-transform="none" fo:color="#2991d6" style:text-line-through-style="none" style:font-name="Vollkorn" fo:font-size="12pt" fo:letter-spacing="normal" fo:font-style="normal" style:text-underline-style="none" fo:font-weight="normal" style:text-blinking="false" style:font-size-asian="12pt" style:font-size-complex="12pt"/>
    </style:style>
    <style:style style:name="T7" style:family="text">
      <style:text-properties fo:font-variant="normal" fo:text-transform="none" fo:color="#2991d6" style:text-line-through-style="none" style:font-name="inherit" fo:font-size="12pt" fo:letter-spacing="normal" fo:font-style="italic" style:text-underline-style="none" fo:font-weight="normal" style:text-blinking="false" style:font-size-asian="12pt" style:font-size-complex="12pt"/>
    </style:style>
    <style:style style:name="T8" style:family="text">
      <style:text-properties fo:font-size="12pt" style:font-size-asian="12pt"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 text:outline-level="1">Mahatma Gandhi</text:h>
      <text:p text:style-name="P5"><text:span text:style-name="T3">Monhandas Karamchand Gandhi was born in the small town of Porbandar, on the west coast of </text:span><text:a xlink:type="simple" xlink:href="https://www.theguardian.com/world/india" text:style-name="Internet_20_link" text:visited-style-name="Visited_20_Internet_20_Link"><text:span text:style-name="T2">India</text:span></text:a><text:span text:style-name="T3">, on October 2 1869. He belonged by birth to the Vaishya, or trading caste. His father died when he was 15 years old, and apart from that time, his mother became the greatest influence in his life. Her spiritual teacher was a Jain devotee. Among the Jains in India the central doctrine is the "sanctity of all life," or Ahimsa, which is often translated as "non-violence." This teaching remained paramount with Gandhi.</text:span><text:span text:style-name="T8"> </text:span></text:p>
      <text:p text:style-name="P6"><text:span text:style-name="T1">In South Africa</text:span> </text:p>
      <text:p text:style-name="P3">When 19, he came to London, qualified as a barrister (being "called" at the Inner Temple), and, returning to Bombay in 1892, set up a practice.</text:p>
      <text:p text:style-name="P2"><text:line-break/><text:span text:style-name="T1">In 1896 he went to the Transvaal to help a client in a legal suit. That visit changed the whole course of his life. Seeing the social and political disabilities of his fellow-countrymen in South Africa, he decided to stay and help them and soon he had become their political leader and adviser. Meanwhile a religious conflict was taking place in within him. He read Tolstoy and corresponded with him: the result was an experiment in the simple communal life conducted by a small band of enthusiasts whom he had gathered together. He became an ascetic of the most rigorous type, setting great store by fasting and every form of self-denial. To the end of his life he remained a devout Hindu, but declared if ever "untouchability" were made part of Hinduism he would cease to be a Hindu. Perhaps the greatest religious effort of his life was to break down "untouchability."</text:span></text:p>
      <text:p text:style-name="P8">Swami Vivekananda</text:p>
      <text:p text:style-name="P4"><text:span text:style-name="T4">swami Vivekananda (1863-1902) was the foremost disciple of </text:span><text:a xlink:type="simple" xlink:href="https://vedanta.org/our-teachers/sri-ramakrishna/" text:style-name="Internet_20_link" text:visited-style-name="Visited_20_Internet_20_Link">Sri Ramakrishna</text:a><text:span text:style-name="T6"> </text:span><text:span text:style-name="T4">and a world spokesperson for Vedanta. His lectures, letters and poems are published as </text:span><text:span text:style-name="Emphasis"><text:span text:style-name="T5">The Complete Works of Swami Vivekananda</text:span></text:span><text:span text:style-name="T4">. Swamiji, as Vivekananda is affectionately known, believed it was best to teach </text:span><text:a xlink:type="simple" xlink:href="https://vedanta.org/what-is-vedanta/the-oneness-of-existence/" text:style-name="Internet_20_link" text:visited-style-name="Visited_20_Internet_20_Link">universal principles</text:a><text:span text:style-name="T6"> </text:span><text:span text:style-name="T4">rather than personalities. Therefore, his teaching and writing focus on Vedanta philosophy and not Sri Ramakrishna.</text:span></text:p>
      <text:p text:style-name="P7">Vivekananda represented Hinduism at the 1893 World’s Parliament of Religions convened during the World’s Columbian Exposition in Chicago. With his opening words, “Sisters and brothers of America”, Swamiji brought the crowd to its feet. Subsequently he was invited to speak all over America and Europe. In fact, most Vedanta Societies which were founded in America and Europe up through the 1930s can trace their origins directly to Vivekananda or the people who heard him speak from 1893 through 1900.</text:p>
      <text:p text:style-name="P4"><text:span text:style-name="T4">After his first visit to the West, Swami Vivekananda went back to India and founded the </text:span><text:a xlink:type="simple" xlink:href="https://vedanta.org/the-ramakrishna-order/" text:style-name="Internet_20_link" text:visited-style-name="Visited_20_Internet_20_Link">Ramakrishna Order</text:a><text:span text:style-name="T6"> </text:span><text:span text:style-name="T4">at Belur outside of Kolkata in 1898. When he returned to the United States a few years later, he was accompanied by his brother monk Swami Turiyananda. Other brother disciples of Sri Ramrakrishna, Swamis Saradananda and Abhedananda, <text:s/>followed Swamiji and taught widely.</text:span></text:p>
      <text:p text:style-name="P4"><text:span text:style-name="T4">Vivekananda was a man with a great spiritual presence and tremendous intellect who was a tireless teacher and writer. He wrote poems and hymns in Bengali, English and Sanskrit, some of which are sung daily in Vedanta centers worldwide. He was ahead of his time in encouraging women and Westerners to not only practice Vedanta, but to be leaders. Two examples are Sara Ellen Waldo who recorded and collected Swamiji’s </text:span><text:soft-page-break/><text:span text:style-name="T4">talks at Thousand Island Park and Margaret Noble, later known as Sister Nivedita, who devoted her life not only to Vedanta but also to the education of Indian girls. </text:span><text:a xlink:type="simple" xlink:href="https://www.vedanta.com/store/master_as_I_saw_him.htm" text:style-name="Internet_20_link" text:visited-style-name="Visited_20_Internet_20_Link"><text:span text:style-name="Emphasis">The Master as I Saw Him</text:span></text:a><text:span text:style-name="Emphasis"><text:span text:style-name="T7"> </text:span></text:span><text:span text:style-name="T4">is her account of the years she knew Swamiji.  Vivekananda initiated both women as a sannyasini and brahmacharini respectively, a radical act for the time.</text:span></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GH Guardian Headline" svg:font-family="'GH Guardian Headline', 'Guardian Egyptian Web', Georgia, serif"/>
    <style:font-face style:name="GuardianTextEgyptian" svg:font-family="GuardianTextEgyptian, 'Guardian Text Egyptian Web', Georgia, serif"/>
    <style:font-face style:name="Paprika" svg:font-family="Paprika, Arial, Tahoma, sans-serif"/>
    <style:font-face style:name="Vollkorn" svg:font-family="Vollkorn, cursive"/>
    <style:font-face style:name="inherit" svg:font-family="inherit"/>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IN"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IN"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Lucida Sans" style:font-size-complex="24pt" style:font-weight-complex="bold"/>
    </style:style>
    <style:style style:name="Sender" style:family="paragraph" style:parent-style-name="Standard" style:class="extra">
      <style:paragraph-properties text:number-lines="false" text:line-number="0"/>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none" style:vertical-pos="top" style:vertical-rel="paragraph" style:horizontal-pos="center" style:horizontal-rel="paragraph"/>
    </style:style>
    <style:style style:name="Frame" style:family="graphic">
      <style:graphic-properties text:anchor-type="as-char" svg:y="0cm"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5-07-18T14:42:05.71</meta:creation-date>
    <dc:date>2025-07-25T14:27:55.85</dc:date>
    <meta:editing-duration>PT17M17S</meta:editing-duration>
    <meta:editing-cycles>2</meta:editing-cycles>
    <meta:generator>OpenOffice/4.1.14$Win32 OpenOffice.org_project/4114m1$Build-9811</meta:generator>
    <meta:document-statistic meta:table-count="0" meta:image-count="0" meta:object-count="0" meta:page-count="2" meta:paragraph-count="10" meta:word-count="603" meta:character-count="3632"/>
  </office:meta>
</office:document-meta>
</file>